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paragraph-properties fo:text-align="start"/>
      <style:text-properties fo:font-size="20pt" style:font-size-asian="20pt" style:font-size-complex="20pt"/>
    </style:style>
    <style:style style:name="P3" style:family="paragraph">
      <loext:graphic-properties draw:fill="none"/>
      <style:paragraph-properties fo:text-align="start"/>
      <style:text-properties fo:font-size="14pt" style:font-size-asian="14pt" style:font-size-complex="14pt"/>
    </style:style>
    <style:style style:name="P4" style:family="paragraph">
      <loext:graphic-properties draw:fill="none"/>
      <style:paragraph-properties fo:text-align="start"/>
      <style:text-properties fo:font-size="12pt" style:font-size-asian="12pt" style:font-size-complex="12pt"/>
    </style:style>
    <style:style style:name="T1" style:family="text">
      <style:text-properties fo:color="#000000" loext:opacity="100%" fo:font-family="Calibri" fo:font-size="20pt" fo:font-weight="bold" style:font-family-asian="Calibri" style:font-size-asian="20pt" style:font-weight-asian="bold" style:font-family-complex="Calibri" style:font-size-complex="20pt" style:font-weight-complex="bold"/>
    </style:style>
    <style:style style:name="T2" style:family="text">
      <style:text-properties fo:color="#000000" loext:opacity="100%" fo:font-family="Calibri" fo:font-size="14pt" fo:font-weight="bold" style:font-family-asian="Calibri" style:font-size-asian="14pt" style:font-weight-asian="bold" style:font-family-complex="Calibri" style:font-size-complex="14pt" style:font-weight-complex="bold"/>
    </style:style>
    <style:style style:name="T3" style:family="text">
      <style:text-properties fo:color="#000000" loext:opacity="100%" fo:font-family="Calibri" fo:font-size="12pt" fo:font-weight="normal" style:font-family-asian="Calibri" style:font-size-asian="12pt" style:font-weight-asian="normal" style:font-family-complex="Calibri" style:font-size-complex="12pt" style:font-weight-complex="normal"/>
    </style:style>
    <style:style style:name="gr1" style:family="graphic">
      <style:graphic-properties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783in" fo:min-width="6.2437in" fo:padding-top="0in" fo:padding-bottom="0in" fo:padding-left="0in" fo:padding-right="0in" loext:decorative="false" style:run-through="foreground"/>
      <style:paragraph-properties style:writing-mode="lr-tb"/>
    </style:style>
    <style:style style:name="gr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2783in" fo:min-width="0.278in" fo:padding-top="0in" fo:padding-bottom="0in" fo:padding-left="0in" fo:padding-right="0in" loext:decorative="false" style:run-through="foreground"/>
      <style:paragraph-properties style:writing-mode="lr-tb"/>
    </style:style>
    <style:style style:name="gr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957in" fo:min-width="0.1937in" fo:padding-top="0in" fo:padding-bottom="0in" fo:padding-left="0in" fo:padding-right="0in" loext:decorative="false" style:run-through="foreground"/>
      <style:paragraph-properties style:writing-mode="lr-tb"/>
    </style:style>
    <style:style style:name="gr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5063in" fo:padding-top="0in" fo:padding-bottom="0in" fo:padding-left="0in" fo:padding-right="0in" loext:decorative="false" style:run-through="foreground"/>
      <style:paragraph-properties style:writing-mode="lr-tb"/>
    </style:style>
    <style:style style:name="gr6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4957in" fo:padding-top="0in" fo:padding-bottom="0in" fo:padding-left="0in" fo:padding-right="0in" loext:decorative="false" style:run-through="foreground"/>
      <style:paragraph-properties style:writing-mode="lr-tb"/>
    </style:style>
    <style:style style:name="gr7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2217in" fo:padding-top="0in" fo:padding-bottom="0in" fo:padding-left="0in" fo:padding-right="0in" loext:decorative="false" style:run-through="foreground"/>
      <style:paragraph-properties style:writing-mode="lr-tb"/>
    </style:style>
    <style:style style:name="gr8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1756in" fo:padding-top="0in" fo:padding-bottom="0in" fo:padding-left="0in" fo:padding-right="0in" loext:decorative="false" style:run-through="foreground"/>
      <style:paragraph-properties style:writing-mode="lr-tb"/>
    </style:style>
    <style:style style:name="gr9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2366in" fo:padding-top="0in" fo:padding-bottom="0in" fo:padding-left="0in" fo:padding-right="0in" loext:decorative="false" style:run-through="foreground"/>
      <style:paragraph-properties style:writing-mode="lr-tb"/>
    </style:style>
    <style:style style:name="gr10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322in" fo:padding-top="0in" fo:padding-bottom="0in" fo:padding-left="0in" fo:padding-right="0in" loext:decorative="false" style:run-through="foreground"/>
      <style:paragraph-properties style:writing-mode="lr-tb"/>
    </style:style>
    <style:style style:name="gr1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1937in" fo:padding-top="0in" fo:padding-bottom="0in" fo:padding-left="0in" fo:padding-right="0in" loext:decorative="false" style:run-through="foreground"/>
      <style:paragraph-properties style:writing-mode="lr-tb"/>
    </style:style>
    <style:style style:name="gr1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361in" fo:padding-top="0in" fo:padding-bottom="0in" fo:padding-left="0in" fo:padding-right="0in" loext:decorative="false" style:run-through="foreground"/>
      <style:paragraph-properties style:writing-mode="lr-tb"/>
    </style:style>
    <style:style style:name="gr1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1646in" fo:padding-top="0in" fo:padding-bottom="0in" fo:padding-left="0in" fo:padding-right="0in" loext:decorative="false" style:run-through="foreground"/>
      <style:paragraph-properties style:writing-mode="lr-tb"/>
    </style:style>
    <style:style style:name="gr1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3.8173in" fo:padding-top="0in" fo:padding-bottom="0in" fo:padding-left="0in" fo:padding-right="0in" loext:decorative="false" style:run-through="foreground"/>
      <style:paragraph-properties style:writing-mode="lr-tb"/>
    </style:style>
    <style:style style:name="gr1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3311in" fo:padding-top="0in" fo:padding-bottom="0in" fo:padding-left="0in" fo:padding-right="0in" loext:decorative="false" style:run-through="foreground"/>
      <style:paragraph-properties style:writing-mode="lr-tb"/>
    </style:style>
    <style:style style:name="gr16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4437in" fo:padding-top="0in" fo:padding-bottom="0in" fo:padding-left="0in" fo:padding-right="0in" loext:decorative="false" style:run-through="foreground"/>
      <style:paragraph-properties style:writing-mode="lr-tb"/>
    </style:style>
    <style:style style:name="gr17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5.9665in" fo:padding-top="0in" fo:padding-bottom="0in" fo:padding-left="0in" fo:padding-right="0in" loext:decorative="false" style:run-through="foreground"/>
      <style:paragraph-properties style:writing-mode="lr-tb"/>
    </style:style>
    <style:style style:name="gr18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2807in" fo:padding-top="0in" fo:padding-bottom="0in" fo:padding-left="0in" fo:padding-right="0in" loext:decorative="false" style:run-through="foreground"/>
      <style:paragraph-properties style:writing-mode="lr-tb"/>
    </style:style>
    <style:style style:name="gr19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2772in" fo:padding-top="0in" fo:padding-bottom="0in" fo:padding-left="0in" fo:padding-right="0in" loext:decorative="false" style:run-through="foreground"/>
      <style:paragraph-properties style:writing-mode="lr-tb"/>
    </style:style>
    <style:style style:name="gr20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178in" fo:padding-top="0in" fo:padding-bottom="0in" fo:padding-left="0in" fo:padding-right="0in" loext:decorative="false" style:run-through="foreground"/>
      <style:paragraph-properties style:writing-mode="lr-tb"/>
    </style:style>
    <style:style style:name="gr21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5244in" fo:padding-top="0in" fo:padding-bottom="0in" fo:padding-left="0in" fo:padding-right="0in" loext:decorative="false" style:run-through="foreground"/>
      <style:paragraph-properties style:writing-mode="lr-tb"/>
    </style:style>
    <style:style style:name="gr22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4484in" fo:padding-top="0in" fo:padding-bottom="0in" fo:padding-left="0in" fo:padding-right="0in" loext:decorative="false" style:run-through="foreground"/>
      <style:paragraph-properties style:writing-mode="lr-tb"/>
    </style:style>
    <style:style style:name="gr23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6.502in" fo:padding-top="0in" fo:padding-bottom="0in" fo:padding-left="0in" fo:padding-right="0in" loext:decorative="false" style:run-through="foreground"/>
      <style:paragraph-properties style:writing-mode="lr-tb"/>
    </style:style>
    <style:style style:name="gr24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4.4583in" fo:padding-top="0in" fo:padding-bottom="0in" fo:padding-left="0in" fo:padding-right="0in" loext:decorative="false" style:run-through="foreground"/>
      <style:paragraph-properties style:writing-mode="lr-tb"/>
    </style:style>
    <style:style style:name="gr25" style:family="graphic">
      <style:graphic-properties draw:stroke="none" draw:marker-start="" draw:marker-end="" draw:fill="none" draw:textarea-horizontal-align="left" draw:textarea-vertical-align="top" draw:auto-grow-height="true" draw:auto-grow-width="true" fo:min-height="0.1673in" fo:min-width="0.1661in" fo:padding-top="0in" fo:padding-bottom="0in" fo:padding-left="0in" fo:padding-right="0in" loext:decorative="false" style:run-through="foreground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g text:anchor-type="paragraph" draw:z-index="0" draw:name="Group object 1" draw:style-name="gr1"><draw:frame draw:style-name="gr2" draw:text-style-name="P2" svg:width="6.3106in" svg:height="0.2815in" svg:x="0.1661in" svg:y="0.0008in"><draw:text-box><text:p text:style-name="P1"><text:span text:style-name="T1">I think I might have Lymphedema. Now what do I do? </text:span></text:p></draw:text-box></draw:frame><draw:frame draw:style-name="gr3" draw:text-style-name="P2" svg:width="0.278in" svg:height="0.2815in" svg:x="3.2508in" svg:y="0.4787in"><draw:text-box><text:p text:style-name="P1"><text:span text:style-name="T1"><text:s/></text:span></text:p></draw:text-box></draw:frame><draw:frame draw:style-name="gr4" draw:text-style-name="P3" svg:width="0.1949in" svg:height="0.1988in" svg:x="3.2508in" svg:y="0.9382in"><draw:text-box><text:p text:style-name="P1"><text:span text:style-name="T2"><text:s/></text:span></text:p></draw:text-box></draw:frame><draw:frame draw:style-name="gr5" draw:text-style-name="P4" svg:width="6.5067in" svg:height="0.1669in" svg:x="0in" svg:y="1.3043in"><draw:text-box><text:p text:style-name="P1"><text:span text:style-name="T3">If you are having initial symptoms of lymphedema (LE), you will most likely go to a lymphedema </text:span></text:p></draw:text-box></draw:frame><draw:frame draw:style-name="gr6" draw:text-style-name="P4" svg:width="6.4961in" svg:height="0.1677in" svg:x="0in" svg:y="1.5228in"><draw:text-box><text:p text:style-name="P1"><text:span text:style-name="T3">clinic (most often a specialized physical therapy clinic) to be measured and wrapped. In an ideal </text:span></text:p></draw:text-box></draw:frame><draw:frame draw:style-name="gr7" draw:text-style-name="P4" svg:width="6.2217in" svg:height="0.1677in" svg:x="0in" svg:y="1.7433in"><draw:text-box><text:p text:style-name="P1"><text:span text:style-name="T3">world, you’d be seen daily for an hour for up to 8 weeks. During your sessions, the Certified </text:span></text:p></draw:text-box></draw:frame><draw:frame draw:style-name="gr8" draw:text-style-name="P4" svg:width="6.176in" svg:height="0.1677in" svg:x="0in" svg:y="1.9618in"><draw:text-box><text:p text:style-name="P1"><text:span text:style-name="T3">Lymphedema Therapist (CLT) will measure your limb or other body part that has the LE, do </text:span></text:p></draw:text-box></draw:frame><draw:frame draw:style-name="gr9" draw:text-style-name="P4" svg:width="6.2362in" svg:height="0.1677in" svg:x="0in" svg:y="2.1815in"><draw:text-box><text:p text:style-name="P1"><text:span text:style-name="T3">Manual Lymphatic Drainage (MLD) for several minutes to reduce the limb volume (meaning </text:span></text:p></draw:text-box></draw:frame><draw:frame draw:style-name="gr10" draw:text-style-name="P4" svg:width="6.3224in" svg:height="0.1677in" svg:x="0in" svg:y="2.4016in"><draw:text-box><text:p text:style-name="P1"><text:span text:style-name="T3">gently push the stagnating lymph fluid out of the area), and educate you on nutrition, weight </text:span></text:p></draw:text-box></draw:frame><draw:frame draw:style-name="gr11" draw:text-style-name="P4" svg:width="6.1941in" svg:height="0.1677in" svg:x="0in" svg:y="2.6209in"><draw:text-box><text:p text:style-name="P1"><text:span text:style-name="T3">loss, exercise, self MLD, infection prevention, and risk reduction activities to prevent the LE </text:span></text:p></draw:text-box></draw:frame><draw:frame draw:style-name="gr12" draw:text-style-name="P4" svg:width="6.3606in" svg:height="0.1677in" svg:x="0in" svg:y="2.8406in"><draw:text-box><text:p text:style-name="P1"><text:span text:style-name="T3">from becoming worse. Then the therapist will wrap the limb with a variety of bandages, foam </text:span></text:p></draw:text-box></draw:frame><draw:frame draw:style-name="gr13" draw:text-style-name="P4" svg:width="6.165in" svg:height="0.1677in" svg:x="0in" svg:y="3.0598in"><draw:text-box><text:p text:style-name="P1"><text:span text:style-name="T3">sheets, or cloth wraps or garments that you will wear home and keep on for 23 hours. This </text:span></text:p></draw:text-box></draw:frame><draw:frame draw:style-name="gr14" draw:text-style-name="P4" svg:width="3.8177in" svg:height="0.1677in" svg:x="0in" svg:y="3.2791in"><draw:text-box><text:p text:style-name="P1"><text:span text:style-name="T3">process is called Complete Decongestive Therapy (CDT). </text:span></text:p></draw:text-box></draw:frame><draw:frame draw:style-name="gr15" draw:text-style-name="P4" svg:width="6.3315in" svg:height="0.1677in" svg:x="0in" svg:y="3.6098in"><draw:text-box><text:p text:style-name="P1"><text:span text:style-name="T3">These sessions, as mentioned above, would ideally continue daily until your volume numbers </text:span></text:p></draw:text-box></draw:frame><draw:frame draw:style-name="gr16" draw:text-style-name="P4" svg:width="6.4433in" svg:height="0.1677in" svg:x="0in" svg:y="3.8291in"><draw:text-box><text:p text:style-name="P1"><text:span text:style-name="T3">have stopped decreasing. This means that your arm or leg or other body part is not getting any </text:span></text:p></draw:text-box></draw:frame><draw:frame draw:style-name="gr17" draw:text-style-name="P4" svg:width="5.9661in" svg:height="0.1677in" svg:x="0in" svg:y="4.0492in"><draw:text-box><text:p text:style-name="P1"><text:span text:style-name="T3">smaller as a result of the MLD and compression bandages. This may take up to 8 weeks. </text:span></text:p></draw:text-box></draw:frame><draw:frame draw:style-name="gr18" draw:text-style-name="P4" svg:width="6.2807in" svg:height="0.1677in" svg:x="0in" svg:y="4.3791in"><draw:text-box><text:p text:style-name="P1"><text:span text:style-name="T3">At this point, the patient is considered on “maintenance” for the rest of their life. You would </text:span></text:p></draw:text-box></draw:frame><draw:frame draw:style-name="gr19" draw:text-style-name="P4" svg:width="6.2776in" svg:height="0.1677in" svg:x="0in" svg:y="4.5992in"><draw:text-box><text:p text:style-name="P1"><text:span text:style-name="T3">only have to visit the clinic for a check up once every six months to one year. At home, daily, </text:span></text:p></draw:text-box></draw:frame><draw:frame draw:style-name="gr20" draw:text-style-name="P4" svg:width="6.1776in" svg:height="0.1669in" svg:x="0in" svg:y="4.8189in"><draw:text-box><text:p text:style-name="P1"><text:span text:style-name="T3">you would continue your exercise, proper eating, limb elevation, self MLD, wearing of your </text:span></text:p></draw:text-box></draw:frame><draw:frame draw:style-name="gr21" draw:text-style-name="P4" svg:width="6.524in" svg:height="0.1677in" svg:x="0in" svg:y="5.0374in"><draw:text-box><text:p text:style-name="P1"><text:span text:style-name="T3">sleeve/garments/wraps, and if you have pumps, use of the pumps. You may also consider hiring </text:span></text:p></draw:text-box></draw:frame><draw:frame draw:style-name="gr22" draw:text-style-name="P4" svg:width="6.4488in" svg:height="0.1677in" svg:x="0in" svg:y="5.2579in"><draw:text-box><text:p text:style-name="P1"><text:span text:style-name="T3">a mobile Lymphatic Drainage Therapist or Lymphedema Therapist to come to your home twice </text:span></text:p></draw:text-box></draw:frame><draw:frame draw:style-name="gr23" draw:text-style-name="P4" svg:width="6.5024in" svg:height="0.1677in" svg:x="0in" svg:y="5.4772in"><draw:text-box><text:p text:style-name="P1"><text:span text:style-name="T3">a week to do MLD. He/she can also answers your ongoing questions or concerns, and guide you </text:span></text:p></draw:text-box></draw:frame><draw:frame draw:style-name="gr24" draw:text-style-name="P4" svg:width="4.4587in" svg:height="0.1677in" svg:x="0in" svg:y="5.6965in"><draw:text-box><text:p text:style-name="P1"><text:span text:style-name="T3">in your weight loss, exercise, and donning or doffing of garments. </text:span></text:p></draw:text-box></draw:frame><draw:frame draw:style-name="gr25" draw:text-style-name="P4" svg:width="0.1669in" svg:height="0.1677in" svg:x="3.2508in" svg:y="6.0272in"><draw:text-box><text:p text:style-name="P1"><text:span text:style-name="T3"><text:s/>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9T18:42:07.186864400</meta:creation-date>
    <dc:date>2026-08-09T18:42:45.013203600</dc:date>
    <meta:editing-duration>PT37S</meta:editing-duration>
    <meta:editing-cycles>1</meta:editing-cycles>
    <meta:document-statistic meta:table-count="0" meta:image-count="0" meta:object-count="0" meta:page-count="1" meta:paragraph-count="0" meta:word-count="0" meta:character-count="0" meta:non-whitespace-character-count="0"/>
    <meta:generator>LibreOffice/25.8.4.2$Windows_X86_64 LibreOffice_project/290daaa01b999472f0c7a3890eb6a550fd74c6df</meta:generator>
  </office:meta>
</office:document-meta>
</file>