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>
      <loext:graphic-properties draw:fill="solid" draw:fill-color="#6d6e71"/>
    </style:style>
    <style:style style:name="P2" style:family="paragraph">
      <loext:graphic-properties draw:fill="solid" draw:fill-color="#000000"/>
    </style:style>
    <style:style style:name="P3" style:family="paragraph">
      <loext:graphic-properties draw:fill="solid" draw:fill-color="#ffffff"/>
    </style:style>
    <style:style style:name="P4" style:family="paragraph">
      <style:paragraph-properties fo:text-align="start" style:writing-mode="lr-tb"/>
    </style:style>
    <style:style style:name="P5" style:family="paragraph">
      <loext:graphic-properties draw:fill="none"/>
      <style:paragraph-properties fo:text-align="start"/>
      <style:text-properties fo:font-size="23pt" style:font-size-asian="23pt" style:font-size-complex="23pt"/>
    </style:style>
    <style:style style:name="P6" style:family="paragraph">
      <loext:graphic-properties draw:fill="none"/>
    </style:style>
    <style:style style:name="P7" style:family="paragraph">
      <loext:graphic-properties draw:fill="none"/>
      <style:paragraph-properties fo:text-align="start"/>
      <style:text-properties fo:font-size="8.5pt" style:font-size-asian="8.5pt" style:font-size-complex="8.5pt"/>
    </style:style>
    <style:style style:name="P8" style:family="paragraph">
      <loext:graphic-properties draw:fill="none"/>
      <style:paragraph-properties fo:text-align="start"/>
      <style:text-properties fo:font-size="15pt" style:font-size-asian="15pt" style:font-size-complex="15pt"/>
    </style:style>
    <style:style style:name="P9" style:family="paragraph">
      <loext:graphic-properties draw:fill="none"/>
      <style:paragraph-properties fo:text-align="start"/>
      <style:text-properties fo:font-size="12pt" style:font-size-asian="12pt" style:font-size-complex="12pt"/>
    </style:style>
    <style:style style:name="P10" style:family="paragraph">
      <loext:graphic-properties draw:fill="none"/>
      <style:paragraph-properties fo:text-align="start"/>
      <style:text-properties fo:font-size="11pt" style:font-size-asian="11pt" style:font-size-complex="11pt"/>
    </style:style>
    <style:style style:name="P11" style:family="paragraph">
      <loext:graphic-properties draw:fill="none"/>
      <style:paragraph-properties fo:text-align="start"/>
      <style:text-properties fo:font-size="7pt" style:font-size-asian="7pt" style:font-size-complex="7pt"/>
    </style:style>
    <style:style style:name="P12" style:family="paragraph">
      <loext:graphic-properties draw:fill="none"/>
      <style:paragraph-properties fo:text-align="start"/>
      <style:text-properties fo:font-size="10pt" style:font-size-asian="10pt" style:font-size-complex="10pt"/>
    </style:style>
    <style:style style:name="T1" style:family="text">
      <style:text-properties fo:color="#6d6e71" loext:opacity="100%" fo:font-family="HelveticaNeueLTPro-Bd" fo:font-size="23pt" fo:font-weight="bold" style:font-family-asian="HelveticaNeueLTPro-Bd" style:font-size-asian="23pt" style:font-weight-asian="bold" style:font-family-complex="HelveticaNeueLTPro-Bd" style:font-size-complex="23pt" style:font-weight-complex="bold"/>
    </style:style>
    <style:style style:name="T2" style:family="text">
      <style:text-properties fo:color="#6d6e71" loext:opacity="100%" fo:font-family="HelveticaNeueLTPro-Lt" fo:font-size="8.5pt" fo:font-weight="350" style:font-family-asian="HelveticaNeueLTPro-Lt" style:font-size-asian="8.5pt" style:font-weight-asian="350" style:font-family-complex="HelveticaNeueLTPro-Lt" style:font-size-complex="8.5pt" style:font-weight-complex="350"/>
    </style:style>
    <style:style style:name="T3" style:family="text">
      <style:text-properties fo:color="#6d6e71" loext:opacity="100%" fo:font-family="HelveticaNeueLTPro-BdIt" fo:font-size="8.5pt" fo:font-style="italic" fo:font-weight="bold" style:font-family-asian="HelveticaNeueLTPro-BdIt" style:font-size-asian="8.5pt" style:font-style-asian="italic" style:font-weight-asian="bold" style:font-family-complex="HelveticaNeueLTPro-BdIt" style:font-size-complex="8.5pt" style:font-style-complex="italic" style:font-weight-complex="bold"/>
    </style:style>
    <style:style style:name="T4" style:family="text">
      <style:text-properties fo:color="#000000" loext:opacity="100%" fo:font-family="HelveticaNeueLTPro-Hv" fo:font-size="15pt" fo:font-weight="normal" style:font-family-asian="HelveticaNeueLTPro-Hv" style:font-size-asian="15pt" style:font-weight-asian="normal" style:font-family-complex="HelveticaNeueLTPro-Hv" style:font-size-complex="15pt" style:font-weight-complex="normal"/>
    </style:style>
    <style:style style:name="T5" style:family="text">
      <style:text-properties fo:color="#000000" loext:opacity="100%" fo:font-family="HelveticaNeueLTPro-MdIt" fo:font-size="12pt" fo:font-style="italic" fo:font-weight="normal" style:font-family-asian="HelveticaNeueLTPro-MdIt" style:font-size-asian="12pt" style:font-style-asian="italic" style:font-weight-asian="normal" style:font-family-complex="HelveticaNeueLTPro-MdIt" style:font-size-complex="12pt" style:font-style-complex="italic" style:font-weight-complex="normal"/>
    </style:style>
    <style:style style:name="T6" style:family="text">
      <style:text-properties fo:color="#000000" loext:opacity="100%" fo:font-family="HelveticaNeueLTPro-Bd" fo:font-size="11pt" fo:font-weight="bold" style:font-family-asian="HelveticaNeueLTPro-Bd" style:font-size-asian="11pt" style:font-weight-asian="bold" style:font-family-complex="HelveticaNeueLTPro-Bd" style:font-size-complex="11pt" style:font-weight-complex="bold"/>
    </style:style>
    <style:style style:name="T7" style:family="text">
      <style:text-properties fo:color="#000000" loext:opacity="100%" fo:font-family="HelveticaNeueLTPro-Lt" fo:font-size="7pt" fo:font-weight="350" style:font-family-asian="HelveticaNeueLTPro-Lt" style:font-size-asian="7pt" style:font-weight-asian="350" style:font-family-complex="HelveticaNeueLTPro-Lt" style:font-size-complex="7pt" style:font-weight-complex="350"/>
    </style:style>
    <style:style style:name="T8" style:family="text">
      <style:text-properties fo:color="#000000" loext:opacity="100%" fo:font-family="HelveticaNeueLTPro-Lt" fo:font-size="11pt" fo:font-weight="350" style:font-family-asian="HelveticaNeueLTPro-Lt" style:font-size-asian="11pt" style:font-weight-asian="350" style:font-family-complex="HelveticaNeueLTPro-Lt" style:font-size-complex="11pt" style:font-weight-complex="350"/>
    </style:style>
    <style:style style:name="T9" style:family="text">
      <style:text-properties fo:color="#6d6e71" loext:opacity="100%" fo:font-family="HelveticaNeueLTPro-Lt" fo:font-size="10pt" fo:font-weight="350" style:font-family-asian="HelveticaNeueLTPro-Lt" style:font-size-asian="10pt" style:font-weight-asian="350" style:font-family-complex="HelveticaNeueLTPro-Lt" style:font-size-complex="10pt" style:font-weight-complex="350"/>
    </style:style>
    <style:style style:name="gr1" style:family="graphic">
      <style:graphic-properties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marker-start="" draw:marker-end="" draw:fill="solid" draw:fill-color="#6d6e71" loext:decorative="false" style:run-through="foreground"/>
    </style:style>
    <style:style style:name="gr3" style:family="graphic">
      <style:graphic-properties draw:stroke="none" draw:marker-start="" draw:marker-end="" draw:fill="solid" draw:fill-color="#000000" loext:decorative="false" style:run-through="foreground"/>
    </style:style>
    <style:style style:name="gr4" style:family="graphic">
      <style:graphic-properties draw:stroke="none" draw:marker-start="" draw:marker-end="" draw:fill="solid" draw:fill-color="#ffffff" loext:decorative="false" style:run-through="foreground"/>
    </style:style>
    <style:style style:name="gr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4508in" fo:min-width="4.5874in" fo:padding-top="0in" fo:padding-bottom="0in" fo:padding-left="0in" fo:padding-right="0in" loext:decorative="false" style:run-through="foreground"/>
      <style:paragraph-properties style:writing-mode="lr-tb"/>
    </style:style>
    <style:style style:name="gr6" style:family="graphic">
      <style:graphic-properties draw:stroke="solid" svg:stroke-width="0.0201in" svg:stroke-color="#6d6e71" draw:marker-start="" draw:marker-end="" draw:stroke-linejoin="miter" svg:stroke-linecap="butt" draw:fill="none" fo:padding-top="0.0102in" fo:padding-bottom="0.0102in" fo:padding-left="0.0102in" fo:padding-right="0.0102in" loext:decorative="false" style:run-through="foreground"/>
    </style:style>
    <style:style style:name="gr7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4508in" fo:min-width="5.5126in" fo:padding-top="0in" fo:padding-bottom="0in" fo:padding-left="0in" fo:padding-right="0in" loext:decorative="false" style:run-through="foreground"/>
      <style:paragraph-properties style:writing-mode="lr-tb"/>
    </style:style>
    <style:style style:name="gr8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189in" fo:min-width="1.7957in" fo:padding-top="0in" fo:padding-bottom="0in" fo:padding-left="0in" fo:padding-right="0in" loext:decorative="false" style:run-through="foreground"/>
      <style:paragraph-properties style:writing-mode="lr-tb"/>
    </style:style>
    <style:style style:name="gr9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83in" fo:min-width="1.0311in" fo:padding-top="0in" fo:padding-bottom="0in" fo:padding-left="0in" fo:padding-right="0in" loext:decorative="false" style:run-through="foreground"/>
      <style:paragraph-properties style:writing-mode="lr-tb"/>
    </style:style>
    <style:style style:name="gr10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425in" fo:min-width="6.2189in" fo:padding-top="0in" fo:padding-bottom="0in" fo:padding-left="0in" fo:padding-right="0in" loext:decorative="false" style:run-through="foreground"/>
      <style:paragraph-properties style:writing-mode="lr-tb"/>
    </style:style>
    <style:style style:name="gr1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866in" fo:min-width="0.1661in" fo:padding-top="0in" fo:padding-bottom="0in" fo:padding-left="0in" fo:padding-right="0in" loext:decorative="false" style:run-through="foreground"/>
      <style:paragraph-properties style:writing-mode="lr-tb"/>
    </style:style>
    <style:style style:name="gr1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866in" fo:min-width="4.8457in" fo:padding-top="0in" fo:padding-bottom="0in" fo:padding-left="0in" fo:padding-right="0in" loext:decorative="false" style:run-through="foreground"/>
      <style:paragraph-properties style:writing-mode="lr-tb"/>
    </style:style>
    <style:style style:name="gr1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161in" fo:min-width="4.8654in" fo:padding-top="0in" fo:padding-bottom="0in" fo:padding-left="0in" fo:padding-right="0in" loext:decorative="false" style:run-through="foreground"/>
      <style:paragraph-properties style:writing-mode="lr-tb"/>
    </style:style>
    <style:style style:name="gr1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0984in" fo:min-width="0.0965in" fo:padding-top="0in" fo:padding-bottom="0in" fo:padding-left="0in" fo:padding-right="0in" loext:decorative="false" style:run-through="foreground"/>
      <style:paragraph-properties style:writing-mode="lr-tb"/>
    </style:style>
    <style:style style:name="gr1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1.9047in" fo:padding-top="0in" fo:padding-bottom="0in" fo:padding-left="0in" fo:padding-right="0in" loext:decorative="false" style:run-through="foreground"/>
      <style:paragraph-properties style:writing-mode="lr-tb"/>
    </style:style>
    <style:style style:name="gr16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3.728in" fo:padding-top="0in" fo:padding-bottom="0in" fo:padding-left="0in" fo:padding-right="0in" loext:decorative="false" style:run-through="foreground"/>
      <style:paragraph-properties style:writing-mode="lr-tb"/>
    </style:style>
    <style:style style:name="gr17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2.6134in" fo:padding-top="0in" fo:padding-bottom="0in" fo:padding-left="0in" fo:padding-right="0in" loext:decorative="false" style:run-through="foreground"/>
      <style:paragraph-properties style:writing-mode="lr-tb"/>
    </style:style>
    <style:style style:name="gr18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3.6429in" fo:padding-top="0in" fo:padding-bottom="0in" fo:padding-left="0in" fo:padding-right="0in" loext:decorative="false" style:run-through="foreground"/>
      <style:paragraph-properties style:writing-mode="lr-tb"/>
    </style:style>
    <style:style style:name="gr19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3.3465in" fo:padding-top="0in" fo:padding-bottom="0in" fo:padding-left="0in" fo:padding-right="0in" loext:decorative="false" style:run-through="foreground"/>
      <style:paragraph-properties style:writing-mode="lr-tb"/>
    </style:style>
    <style:style style:name="gr20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3.9598in" fo:padding-top="0in" fo:padding-bottom="0in" fo:padding-left="0in" fo:padding-right="0in" loext:decorative="false" style:run-through="foreground"/>
      <style:paragraph-properties style:writing-mode="lr-tb"/>
    </style:style>
    <style:style style:name="gr2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6346in" fo:padding-top="0in" fo:padding-bottom="0in" fo:padding-left="0in" fo:padding-right="0in" loext:decorative="false" style:run-through="foreground"/>
      <style:paragraph-properties style:writing-mode="lr-tb"/>
    </style:style>
    <style:style style:name="gr2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2.5909in" fo:padding-top="0in" fo:padding-bottom="0in" fo:padding-left="0in" fo:padding-right="0in" loext:decorative="false" style:run-through="foreground"/>
      <style:paragraph-properties style:writing-mode="lr-tb"/>
    </style:style>
    <style:style style:name="gr2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5957in" fo:padding-top="0in" fo:padding-bottom="0in" fo:padding-left="0in" fo:padding-right="0in" loext:decorative="false" style:run-through="foreground"/>
      <style:paragraph-properties style:writing-mode="lr-tb"/>
    </style:style>
    <style:style style:name="gr2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1.4091in" fo:padding-top="0in" fo:padding-bottom="0in" fo:padding-left="0in" fo:padding-right="0in" loext:decorative="false" style:run-through="foreground"/>
      <style:paragraph-properties style:writing-mode="lr-tb"/>
    </style:style>
    <style:style style:name="gr2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6134in" fo:padding-top="0in" fo:padding-bottom="0in" fo:padding-left="0in" fo:padding-right="0in" loext:decorative="false" style:run-through="foreground"/>
      <style:paragraph-properties style:writing-mode="lr-tb"/>
    </style:style>
    <style:style style:name="gr26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5.1244in" fo:padding-top="0in" fo:padding-bottom="0in" fo:padding-left="0in" fo:padding-right="0in" loext:decorative="false" style:run-through="foreground"/>
      <style:paragraph-properties style:writing-mode="lr-tb"/>
    </style:style>
    <style:style style:name="gr27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161in" fo:min-width="0.2736in" fo:padding-top="0in" fo:padding-bottom="0in" fo:padding-left="0in" fo:padding-right="0in" loext:decorative="false" style:run-through="foreground"/>
      <style:paragraph-properties style:writing-mode="lr-tb"/>
    </style:style>
    <style:style style:name="gr28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161in" fo:min-width="1.5165in" fo:padding-top="0in" fo:padding-bottom="0in" fo:padding-left="0in" fo:padding-right="0in" loext:decorative="false" style:run-through="foreground"/>
      <style:paragraph-properties style:writing-mode="lr-tb"/>
    </style:style>
    <style:style style:name="gr29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6701in" fo:padding-top="0in" fo:padding-bottom="0in" fo:padding-left="0in" fo:padding-right="0in" loext:decorative="false" style:run-through="foreground"/>
      <style:paragraph-properties style:writing-mode="lr-tb"/>
    </style:style>
    <style:style style:name="gr30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4.2626in" fo:padding-top="0in" fo:padding-bottom="0in" fo:padding-left="0in" fo:padding-right="0in" loext:decorative="false" style:run-through="foreground"/>
      <style:paragraph-properties style:writing-mode="lr-tb"/>
    </style:style>
    <style:style style:name="gr3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7543in" fo:padding-top="0in" fo:padding-bottom="0in" fo:padding-left="0in" fo:padding-right="0in" loext:decorative="false" style:run-through="foreground"/>
      <style:paragraph-properties style:writing-mode="lr-tb"/>
    </style:style>
    <style:style style:name="gr3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1.0417in" fo:padding-top="0in" fo:padding-bottom="0in" fo:padding-left="0in" fo:padding-right="0in" loext:decorative="false" style:run-through="foreground"/>
      <style:paragraph-properties style:writing-mode="lr-tb"/>
    </style:style>
    <style:style style:name="gr3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5.0811in" fo:padding-top="0in" fo:padding-bottom="0in" fo:padding-left="0in" fo:padding-right="0in" loext:decorative="false" style:run-through="foreground"/>
      <style:paragraph-properties style:writing-mode="lr-tb"/>
    </style:style>
    <style:style style:name="gr3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161in" fo:min-width="2.2925in" fo:padding-top="0in" fo:padding-bottom="0in" fo:padding-left="0in" fo:padding-right="0in" loext:decorative="false" style:run-through="foreground"/>
      <style:paragraph-properties style:writing-mode="lr-tb"/>
    </style:style>
    <style:style style:name="gr3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3008in" fo:padding-top="0in" fo:padding-bottom="0in" fo:padding-left="0in" fo:padding-right="0in" loext:decorative="false" style:run-through="foreground"/>
      <style:paragraph-properties style:writing-mode="lr-tb"/>
    </style:style>
    <style:style style:name="gr36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2.7547in" fo:padding-top="0in" fo:padding-bottom="0in" fo:padding-left="0in" fo:padding-right="0in" loext:decorative="false" style:run-through="foreground"/>
      <style:paragraph-properties style:writing-mode="lr-tb"/>
    </style:style>
    <style:style style:name="gr37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5.1937in" fo:padding-top="0in" fo:padding-bottom="0in" fo:padding-left="0in" fo:padding-right="0in" loext:decorative="false" style:run-through="foreground"/>
      <style:paragraph-properties style:writing-mode="lr-tb"/>
    </style:style>
    <style:style style:name="gr38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161in" fo:min-width="2.2409in" fo:padding-top="0in" fo:padding-bottom="0in" fo:padding-left="0in" fo:padding-right="0in" loext:decorative="false" style:run-through="foreground"/>
      <style:paragraph-properties style:writing-mode="lr-tb"/>
    </style:style>
    <style:style style:name="gr39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1.4453in" fo:padding-top="0in" fo:padding-bottom="0in" fo:padding-left="0in" fo:padding-right="0in" loext:decorative="false" style:run-through="foreground"/>
      <style:paragraph-properties style:writing-mode="lr-tb"/>
    </style:style>
    <style:style style:name="gr40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4937in" fo:padding-top="0in" fo:padding-bottom="0in" fo:padding-left="0in" fo:padding-right="0in" loext:decorative="false" style:run-through="foreground"/>
      <style:paragraph-properties style:writing-mode="lr-tb"/>
    </style:style>
    <style:style style:name="gr4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3201in" fo:padding-top="0in" fo:padding-bottom="0in" fo:padding-left="0in" fo:padding-right="0in" loext:decorative="false" style:run-through="foreground"/>
      <style:paragraph-properties style:writing-mode="lr-tb"/>
    </style:style>
    <style:style style:name="gr4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6.5591in" fo:padding-top="0in" fo:padding-bottom="0in" fo:padding-left="0in" fo:padding-right="0in" loext:decorative="false" style:run-through="foreground"/>
      <style:paragraph-properties style:writing-mode="lr-tb"/>
    </style:style>
    <style:style style:name="gr4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535in" fo:min-width="5.7717in" fo:padding-top="0in" fo:padding-bottom="0in" fo:padding-left="0in" fo:padding-right="0in" loext:decorative="false" style:run-through="foreground"/>
      <style:paragraph-properties style:writing-mode="lr-tb"/>
    </style:style>
    <style:style style:name="gr4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39in" fo:min-width="4.0602in" fo:padding-top="0in" fo:padding-bottom="0in" fo:padding-left="0in" fo:padding-right="0in" loext:decorative="false" style:run-through="foreground"/>
      <style:paragraph-properties style:writing-mode="lr-tb"/>
    </style:style>
    <style:style style:name="gr4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39in" fo:min-width="2.1917in" fo:padding-top="0in" fo:padding-bottom="0in" fo:padding-left="0in" fo:padding-right="0in" loext:decorative="false" style:run-through="foreground"/>
      <style:paragraph-properties style:writing-mode="lr-tb"/>
    </style:style>
    <style:style style:name="gr46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39in" fo:min-width="4.5717in" fo:padding-top="0in" fo:padding-bottom="0in" fo:padding-left="0in" fo:padding-right="0in" loext:decorative="false" style:run-through="foreground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g text:anchor-type="paragraph" draw:z-index="0" draw:name="Group object 1" draw:style-name="gr1"><draw:path draw:style-name="gr2" draw:text-style-name="P1" svg:width="0.1287in" svg:height="0.1232in" svg:x="0in" svg:y="0.5673in" svg:viewBox="0 0 328 314" svg:d="M0 0h75l189 246v-178c0-18-4-31-12-40-7-8-18-12-33-12v-16h109v16c-11 0-19 2-25 5-5 3-10 8-14 17-4 8-6 17-6 26v250h-20l-196-257v189c0 18 4 30 13 39 8 8 22 13 40 13v16h-120v-16c15-1 27-6 36-15s13-20 13-35v-211l-4-4c-7-8-12-13-15-14-4-2-9-3-15-3h-15z"><text:p/></draw:path><draw:path draw:style-name="gr2" draw:text-style-name="P1" svg:width="0.0823in" svg:height="0.0823in" svg:x="0.1248in" svg:y="0.6102in" svg:viewBox="0 0 210 210" svg:d="M210 195c-10 10-23 15-35 15-10 0-18-2-24-7-7-6-13-15-18-28-13 14-25 24-35 28-10 5-22 7-36 7-21 0-36-4-47-13-10-8-15-19-15-33 0-21 12-38 36-51 24-14 56-23 96-28v-29c0-11-4-20-13-28-8-8-19-11-32-11s-23 2-32 7c-6 4-10 8-10 11s2 6 5 10c5 6 7 11 7 15 0 7-2 12-7 16-4 4-9 6-16 6s-13-3-17-7c-5-5-7-11-7-19 0-14 8-26 23-38 16-11 37-18 62-18 24 0 42 6 54 16s19 23 19 37v109c0 9 1 16 4 21 3 4 7 7 12 7 7 0 12-3 19-7zM132 99c-36 5-61 13-76 24-11 9-17 21-17 36 0 11 3 20 9 26s13 9 23 9c16 0 31-6 43-19 12-12 18-28 18-47z"><text:p/></draw:path><draw:path draw:style-name="gr2" draw:text-style-name="P1" svg:width="0.0579in" svg:height="0.111in" svg:x="0.202in" svg:y="0.5807in" svg:viewBox="0 0 148 283" svg:d="M70 0v81h64v19h-64v128c0 11 3 19 8 25s12 9 20 9c10 0 18-4 24-13 7-9 11-24 12-45h14c0 27-6 47-17 59-12 13-26 20-44 20-16 0-29-5-39-14-9-9-14-20-14-35v-134h-34v-15c15-2 27-9 35-19 13-16 19-38 21-66z"><text:p/></draw:path><draw:path draw:style-name="gr2" draw:text-style-name="P1" svg:width="0.0457in" svg:height="0.1244in" svg:x="0.2681in" svg:y="0.5661in" svg:viewBox="0 0 117 317" svg:d="M0 118l78-3v172c0 4 2 7 5 9 3 3 7 5 12 5h22v16h-113v-16h21c6 0 10-2 13-5s5-7 5-14v-125c0-7-3-13-7-17-5-4-11-7-20-7h-16zM71 7c5 5 7 10 7 17 0 6-2 12-7 16-4 5-10 7-16 7-7 0-12-2-17-7s-7-10-7-16c0-7 2-12 7-17s10-7 16-7c7 0 12 2 17 7z"><text:p/></draw:path><draw:path draw:style-name="gr2" draw:text-style-name="P1" svg:width="0.0736in" svg:height="0.0823in" svg:x="0.3138in" svg:y="0.6102in" svg:viewBox="0 0 188 210" svg:d="M161 30c18 19 27 44 27 76 0 21-4 40-12 55s-19 27-34 36-32 13-49 13c-26 0-48-9-66-29-18-19-27-44-27-75s9-57 27-76c18-20 40-30 67-30s49 10 67 30zM54 37c-10 15-15 37-15 68s5 54 15 69c10 14 23 21 40 21s30-7 40-21c10-15 15-38 15-71 0-31-5-53-15-67-10-13-23-20-40-20s-30 7-40 21z"><text:p/></draw:path><draw:path draw:style-name="gr2" draw:text-style-name="P1" svg:width="0.0949in" svg:height="0.0791in" svg:x="0.3929in" svg:y="0.6118in" svg:viewBox="0 0 242 202" svg:d="M0 4l66-4c3 12 5 26 6 43 9-14 20-25 32-32s25-11 41-11c13 0 24 2 33 8 8 5 16 13 21 24s8 24 8 37v98c0 7 2 12 5 15s8 5 16 5h14v15h-104v-15h10c9 0 15-2 19-5s5-7 5-13v-86c0-18-2-32-8-41-8-13-20-19-36-19s-29 7-40 19c-10 13-16 30-16 51v74c0 7 2 12 5 15 4 3 9 5 17 5h13v15h-105v-15h13c8 0 14-2 17-5 4-3 6-6 6-10v-129c0-9-3-15-7-19-5-5-12-7-21-7h-10z"><text:p/></draw:path><draw:path draw:style-name="gr2" draw:text-style-name="P1" svg:width="0.0827in" svg:height="0.0823in" svg:x="0.4949in" svg:y="0.611in" svg:viewBox="0 0 211 210" svg:d="M211 193c-11 11-22 17-35 17-9 0-17-3-24-9-6-5-12-14-17-27-13 14-25 23-35 28s-24 8-38 8c-20 0-35-5-46-14s-16-20-16-33c0-21 12-38 36-52 25-13 58-22 98-27v-30c0-10-5-20-13-27-9-8-20-12-33-12s-24 3-33 8c-6 4-9 8-9 11 0 2 2 6 5 10 4 6 6 11 6 15 0 7-2 12-6 16s-9 6-16 6-13-3-18-8c-4-4-7-10-7-18 0-14 8-27 24-38 16-12 36-17 63-17 23 0 41 5 53 15 13 10 19 23 19 37v108c0 10 2 17 5 21 3 5 7 7 12 7s11-2 17-6zM134 98c-36 5-62 13-77 24-11 9-17 21-17 36 0 11 3 20 9 26 5 6 13 9 22 9 18 0 32-6 44-19 13-13 19-28 19-47z"><text:p/></draw:path><draw:path draw:style-name="gr2" draw:text-style-name="P1" svg:width="0.0457in" svg:height="0.124in" svg:x="0.5819in" svg:y="0.5669in" svg:viewBox="0 0 117 316" svg:d="M79 0v287c0 4 1 7 4 9 3 3 8 5 13 5h21v15h-114v-15h20c7 0 12-2 15-5s5-8 5-14v-241c0-7-2-12-6-15-5-5-12-7-19-7h-18v-16z"><text:p/></draw:path><draw:path draw:style-name="gr3" draw:text-style-name="P2" svg:width="0.1638in" svg:height="0.1913in" svg:x="0in" svg:y="0.7311in" svg:viewBox="0 0 417 487" svg:d="M0 0h227v25h-55c-9 0-15 3-19 7-4 5-6 12-6 22v383c0 9 3 16 8 19 5 4 15 6 32 6h68c36 0 66-12 89-36s40-66 50-126h23l-11 187h-406v-25h40c14 0 23-3 29-8 5-5 8-13 8-24v-380c0-8-2-14-7-18s-11-7-20-7h-50z"><text:p/></draw:path><draw:path draw:style-name="gr3" draw:text-style-name="P2" svg:width="0.1339in" svg:height="0.1728in" svg:x="0.1634in" svg:y="0.8012in" svg:viewBox="0 0 341 440" svg:d="M1 0h148v22h-14c-13 0-22 2-27 5-4 4-7 9-7 15 0 3 1 6 2 9l87 184 64-153c4-11 7-22 7-32 0-8-4-15-10-19-6-5-19-7-38-9v-22h128v22c-25 3-41 14-50 33l-115 265c-19 45-38 76-58 93-20 18-41 27-63 27-17 0-30-5-40-14-10-10-15-21-15-34 0-10 3-18 9-24 7-7 14-10 23-10s16 3 21 8c6 6 9 12 9 20 0 3 0 6-1 10-1 3-2 6-2 7 0 5 4 8 11 8s15-3 24-8 18-14 25-25c8-12 22-37 42-77l-117-250c-4-9-9-16-16-20-6-4-15-7-27-9z"><text:p/></draw:path><draw:path draw:style-name="gr3" draw:text-style-name="P2" svg:width="0.2134in" svg:height="0.1236in" svg:x="0.3063in" svg:y="0.7988in" svg:viewBox="0 0 543 315" svg:d="M8 6l88-6c5 23 8 45 9 66 17-24 34-41 50-51 17-10 35-15 55-15 22 0 39 6 53 17s24 29 32 54c14-23 31-41 49-53s37-18 59-18c28 0 49 9 63 25 18 22 27 51 27 85v153c0 9 3 15 7 18 6 5 15 8 27 8h16v26h-155v-26h16c13 0 22-2 27-6 5-5 8-12 8-20v-153c0-23-6-41-17-53-11-13-25-19-45-19-13 0-26 4-37 11-11 8-20 18-26 32-10 19-14 36-14 49v133c0 9 2 15 7 20 5 4 12 6 22 6h21v26h-157v-26h18c11 0 20-2 25-6 6-5 8-11 8-17v-142c0-30-5-52-16-65-10-14-25-21-43-21-23 0-41 8-53 24-18 22-27 48-27 78v123c0 9 2 16 7 19 6 5 15 7 27 7h16v26h-155v-26h23c9 0 16-2 20-6 5-5 8-11 8-17v-202c0-11-3-19-9-25-6-5-17-9-34-10z"><text:p/></draw:path><draw:path draw:style-name="gr3" draw:text-style-name="P2" svg:width="0.1319in" svg:height="0.1732in" svg:x="0.524in" svg:y="0.7988in" svg:viewBox="0 0 336 441" svg:d="M100 0c5 23 7 46 8 67 15-24 31-41 48-52 16-10 35-15 54-15 21 0 42 7 61 20 20 13 35 32 47 57s18 53 18 84c0 50-15 91-44 122-24 27-53 40-88 40-19 0-37-5-52-15-16-10-29-25-41-44v125c0 9 2 16 7 20 5 5 14 8 24 8h23v24h-165v-24h23c10 0 18-2 24-6 5-5 7-10 7-17v-324c0-15-3-25-10-32-8-6-22-9-44-10v-22zM135 65c-17 23-25 56-25 100s8 76 24 97 36 32 61 32c23 0 41-9 54-27 16-24 24-59 24-104 0-48-7-82-21-102-16-21-34-31-57-31-24 0-44 12-60 35z"><text:p/></draw:path><draw:path draw:style-name="gr3" draw:text-style-name="P2" svg:width="0.15in" svg:height="0.1937in" svg:x="0.6559in" svg:y="0.7287in" svg:viewBox="0 0 382 493" svg:d="M0 6l116-6v239c17-22 34-37 53-48 18-10 38-15 59-15 20 0 37 4 53 14 12 7 24 21 32 39 9 19 13 41 13 66v146c0 9 3 16 8 21 4 4 12 6 22 6h26v25h-167v-25h19c14 0 23-2 29-7 5-4 8-11 8-20v-146c0-26-6-46-19-60-12-14-28-21-47-21-15 0-29 3-42 12-13 8-24 20-33 37-9 16-14 34-14 52v123c0 11 3 19 7 23 5 5 12 7 23 7h26v25h-162v-25h18c13 0 21-2 27-7 5-5 8-13 8-23v-368c0-13-4-23-11-30-7-6-17-9-30-9h-22z"><text:p/></draw:path><draw:path draw:style-name="gr3" draw:text-style-name="P2" svg:width="0.1118in" svg:height="0.1283in" svg:x="0.8094in" svg:y="0.7976in" svg:viewBox="0 0 285 327" svg:d="M62 166c1 47 9 80 26 99 19 22 43 33 72 33 43 0 78-25 104-74l21 10c-31 62-79 93-139 93-41 0-76-15-104-45s-42-68-42-114c0-51 14-91 41-122 28-31 62-46 103-46 29 0 55 7 77 23 22 15 39 37 50 66 7 20 11 46 12 77zM195 143c8 0 14-3 18-8 5-6 7-16 7-29 0-24-8-44-23-61s-32-26-53-26c-22 0-42 11-58 31s-24 51-24 93z"><text:p/></draw:path><draw:path draw:style-name="gr3" draw:text-style-name="P2" svg:width="0.1335in" svg:height="0.1953in" svg:x="0.9409in" svg:y="0.7287in" svg:viewBox="0 0 340 497" svg:d="M161 6l121-6v422c0 17 3 28 9 36 6 7 16 10 28 10h21v25h-106l-7-63c-13 22-28 39-44 50-17 12-36 17-57 17-35 0-65-14-89-44-25-29-37-68-37-116 0-52 16-94 47-125 25-24 53-36 86-36 19 0 37 5 53 15 15 9 29 24 41 44v-174c0-10-4-17-11-22-7-6-18-8-33-8h-22zM85 232c-14 20-21 53-21 99 0 50 7 85 22 106 14 20 32 30 54 30 24 0 45-11 62-34s25-56 25-100c0-42-9-75-27-99-16-20-35-31-58-31-24 0-43 10-57 29z"><text:p/></draw:path><draw:path draw:style-name="gr3" draw:text-style-name="P2" svg:width="0.1122in" svg:height="0.1283in" svg:x="1.0819in" svg:y="0.7976in" svg:viewBox="0 0 286 327" svg:d="M62 166c1 47 10 80 26 99 20 22 44 33 73 33 43 0 78-25 104-74l21 10c-32 62-78 93-138 93-42 0-77-15-105-45-29-30-43-68-43-114 0-51 14-91 42-122s63-46 103-46c30 0 56 7 77 23 22 15 38 37 49 66 8 20 12 46 12 77zM196 143c8 0 14-3 19-8 4-6 6-16 6-29 0-24-7-44-22-61s-33-26-53-26c-23 0-42 11-59 31-16 20-24 51-25 93z"><text:p/></draw:path><draw:path draw:style-name="gr3" draw:text-style-name="P2" svg:width="0.2134in" svg:height="0.1236in" svg:x="1.2043in" svg:y="0.7988in" svg:viewBox="0 0 543 315" svg:d="M8 6l88-6c5 23 8 45 9 66 17-24 34-41 50-51 17-10 35-15 55-15 21 0 39 6 53 17 15 11 25 29 33 54 14-23 31-41 49-53 17-12 37-18 58-18 28 0 49 9 63 25 18 22 27 51 27 85v153c0 9 2 15 7 18 6 5 15 8 27 8h16v26h-155v-26h15c14 0 23-2 28-6 5-5 8-12 8-20v-153c0-23-6-41-17-53-11-13-26-19-44-19-14 0-26 4-37 11-11 8-20 18-26 32-10 19-14 36-14 49v133c0 9 2 15 7 20 5 4 12 6 22 6h21v26h-158v-26h18c11 0 19-2 25-6 5-5 8-11 8-17v-142c0-30-5-52-16-65-10-14-25-21-43-21-23 0-41 8-53 24-18 22-27 48-27 78v123c0 9 2 16 7 19 5 5 15 7 27 7h16v26h-155v-26h23c9 0 16-2 20-6 5-5 7-11 7-17v-202c0-11-2-19-8-25-6-5-17-9-34-10z"><text:p/></draw:path><draw:path draw:style-name="gr3" draw:text-style-name="P2" svg:width="0.1283in" svg:height="0.1283in" svg:x="1.4315in" svg:y="0.7976in" svg:viewBox="0 0 327 327" svg:d="M327 302c-16 17-34 25-54 25-15 0-27-4-37-12-10-9-19-23-27-43-21 22-39 37-55 44s-36 11-58 11c-31 0-55-7-71-21-17-13-25-31-25-52 0-32 19-58 56-79 38-21 89-36 151-42v-48c0-17-7-31-20-43s-30-18-51-18c-20 0-36 4-50 12-10 6-15 12-15 18 0 3 3 8 8 15 6 9 9 17 9 23 0 10-3 18-9 25-6 6-15 9-25 9-11 0-20-4-27-11-8-8-11-17-11-29 0-21 12-41 36-59 25-18 57-27 97-27 37 0 65 8 84 23 19 16 29 36 29 59v169c0 15 2 25 7 32 5 8 11 11 19 11s17-3 27-10zM207 154c-56 8-96 20-119 38-18 13-26 31-26 55 0 17 4 30 13 40 9 9 21 14 35 14 27 0 50-10 69-29 19-20 28-44 28-74z"><text:p/></draw:path><draw:path draw:style-name="gr2" draw:text-style-name="P1" svg:width="0.1287in" svg:height="0.1232in" svg:x="0.9531in" svg:y="0.9874in" svg:viewBox="0 0 328 314" svg:d="M0 0h76l188 247v-179c0-18-4-31-12-40-7-7-19-12-33-12v-16h109v16c-11 0-20 2-25 5-6 3-10 9-14 17-5 8-7 17-7 26v250h-19l-195-257v190c0 17 4 29 12 38 9 8 22 13 40 13v16h-120v-16c15-1 27-6 36-15s13-20 13-34v-212l-4-4c-7-8-12-12-15-14-4-2-9-3-16-3h-14z"><text:p/></draw:path><draw:path draw:style-name="gr2" draw:text-style-name="P1" svg:width="0.0724in" svg:height="0.0827in" svg:x="1.0744in" svg:y="1.0303in" svg:viewBox="0 0 185 211" svg:d="M40 106c1 30 6 52 17 64 12 14 28 22 46 22 29 0 51-17 68-48l14 6c-21 41-51 61-91 61-26 0-48-10-66-30-19-19-28-44-28-74 0-32 9-58 27-77 18-20 40-30 66-30 19 0 37 5 51 15s24 24 31 42c5 13 8 29 8 49zM127 91c5 0 9-2 12-5 3-4 4-9 4-18 0-15-5-28-14-39-11-11-22-16-36-16s-27 6-37 19-15 33-16 59z"><text:p/></draw:path><draw:path draw:style-name="gr2" draw:text-style-name="P1" svg:width="0.0583in" svg:height="0.111in" svg:x="1.148in" svg:y="1.0008in" svg:viewBox="0 0 149 283" svg:d="M71 0v81h64v19h-64v127c0 11 2 20 8 25 5 6 11 9 19 9 10 0 18-4 25-13s11-24 12-44h14c-1 26-7 46-18 60-11 12-26 19-43 19s-29-5-39-14c-9-10-13-21-13-36v-133h-36v-15c17-2 29-9 37-19 12-16 19-38 20-66z"><text:p/></draw:path><draw:path draw:style-name="gr2" draw:text-style-name="P1" svg:width="0.1236in" svg:height="0.0803in" svg:x="1.2063in" svg:y="1.0327in" svg:viewBox="0 0 315 205" svg:d="M0 0h87v14h-12c-5 0-9 1-12 3-2 2-3 4-3 7s0 6 2 10l44 113 39-107c-5-12-10-19-14-21-4-3-11-5-22-5v-14h96v14h-8c-8 0-13 1-15 3-3 2-4 5-4 8s0 6 1 9l46 113 36-101c2-6 4-12 4-16 0-5-2-9-6-11-4-3-10-4-20-5v-14h76v14c-9 2-16 5-21 9-5 5-9 12-13 21l-57 161h-13l-56-140-50 140h-12l-71-176c-2-6-5-9-8-11s-7-3-14-4z"><text:p/></draw:path><draw:path draw:style-name="gr2" draw:text-style-name="P1" svg:width="0.0736in" svg:height="0.0827in" svg:x="1.3244in" svg:y="1.0303in" svg:viewBox="0 0 188 211" svg:d="M161 29c18 19 27 44 27 76 0 21-4 40-12 55s-20 27-35 37c-16 9-32 14-49 14-26 0-48-10-66-31-17-19-26-44-26-75s9-57 26-76c18-19 40-29 67-29 26 0 50 9 68 29zM54 36c-10 15-15 37-15 68s5 54 15 69c10 14 23 23 39 23s29-9 40-23c11-15 16-38 16-71 0-31-5-53-16-67-10-13-24-20-40-20s-29 7-39 21z"><text:p/></draw:path><draw:path draw:style-name="gr2" draw:text-style-name="P1" svg:width="0.0685in" svg:height="0.0795in" svg:x="1.4031in" svg:y="1.0311in" svg:viewBox="0 0 175 203" svg:d="M0 4l71-4v81c8-26 17-46 29-61 10-13 24-20 39-20 11 0 20 3 26 10s10 15 10 27c0 9-2 16-7 21-4 5-9 7-16 7-6 0-11-2-15-6s-6-10-6-17c0-5 1-9 3-14 2-4 4-6 4-7 0-2-2-3-4-3-6 0-13 4-20 10-10 11-19 24-25 40-8 26-12 46-12 62v42c0 5 1 8 5 11 3 2 9 4 18 4h25v16h-124v-16h20c7 0 12-2 15-4 3-3 5-6 5-10v-126c0-9-2-17-6-22-4-4-10-6-18-6h-17z"><text:p/></draw:path><draw:path draw:style-name="gr2" draw:text-style-name="P1" svg:width="0.0937in" svg:height="0.1244in" svg:x="1.4661in" svg:y="0.9862in" svg:viewBox="0 0 239 317" svg:d="M0 3l76-3v217l65-57c6-6 9-11 9-15 0-3-1-6-5-8-5-3-14-4-27-4v-15h106v15c-21 1-37 6-48 16l-46 41 74 102c5 6 12 9 24 9h11v16h-109v-16h11c8 0 14-1 16-2 3-2 4-3 4-5s0-4-2-6l-54-76-29 26v50c0 4 1 7 4 9 4 2 9 4 16 4h14v16h-107v-16h17c7 0 13-2 16-5s5-6 5-11v-246c0-6-2-11-6-13-6-5-14-7-24-7h-11z"><text:p/></draw:path><draw:path draw:style-name="gr3" draw:text-style-name="P2" svg:width="0.8602in" svg:height="0.6882in" svg:x="0.6996in" svg:y="0in" svg:viewBox="0 0 2186 1749" svg:d="M2186 1421c0 181-147 328-328 328 0 0-1692-3-1857-3-3-77 6-1419 6-1419 0-181 146-327 328-327h1523c181 0 328 146 328 327z"><text:p/></draw:path><draw:path draw:style-name="gr4" draw:text-style-name="P3" svg:width="0.2409in" svg:height="0.2in" svg:x="0.8008in" svg:y="0.3457in" svg:viewBox="0 0 613 509" svg:d="M553 437c-18 18-40 34-64 48-25 13-51 20-79 20-21 0-39-6-52-18s-23-27-29-46c-7-18-11-38-13-61-2-22-3-44-3-65 0-6 0-14 1-26s1-25 1-37c0-14-1-26-2-36-2-10-4-15-9-15-12 0-30 16-52 49-23 32-46 67-71 106-24 39-47 74-68 106-10 16-23 38-41 45-23 8-38-10-49-27-29-48-16-120-12-173 2-43 4-85 4-127 0-28-3-55-8-79-4-24-7-47-7-71 0-16 9-25 25-27 17-2 31-3 44-3 15 0 25 10 30 31 5 20 7 38 7 53-1 41-2 87-4 135-1 49-2 95-2 140 0 6 5 12 12 11 2-1 5-4 6-6 2-2 4-5 7-8 5-5 9-11 14-17 10-12 19-25 28-38 5-7 10-14 15-22 23-34 43-64 59-93 13-19 23-38 32-57 8-19 18-35 30-51 12-15 28-28 48-37 19-9 46-13 80-13 7 0 10 3 10 10 0 11-4 27-12 46-9 20-14 37-17 52-7 25-11 50-13 75-1 24-2 49-2 74 0 13 1 26 1 41 4 75 56 92 122 76 22-5 39-18 53-36 8-10 12-24 22-33 5-4 17-10 18 0 1 8-2 16-5 24-2 8-6 16-10 23-13 23-31 44-45 57z"><text:p/></draw:path><draw:path draw:style-name="gr4" draw:text-style-name="P3" svg:width="0.2409in" svg:height="0.2in" svg:x="1.2402in" svg:y="0.3457in" svg:viewBox="0 0 613 509" svg:d="M552 437c-18 18-39 34-64 48-24 13-51 20-79 20-21 0-38-6-51-18-14-12-24-27-30-46-6-18-10-38-12-61-3-22-4-44-4-65 0-6 1-14 1-26 1-12 1-25 1-37 0-14 0-26-2-36-1-10-4-15-8-15-13 0-30 16-53 49-22 32-46 67-70 106-26 39-49 74-70 106-10 16-22 38-41 45-21 8-37-10-47-27-30-48-16-120-13-173 3-43 4-85 4-127 0-28-2-55-7-79s-7-47-7-71c0-16 8-25 25-27s31-3 42-3c15 0 26 10 31 31 4 20 7 38 7 53-1 41-3 87-4 135-2 49-2 95-2 140 0 6 5 12 11 11 2-1 5-4 6-6 3-2 5-5 7-8 5-5 10-11 14-17 10-12 19-25 29-38 6-7 11-14 16-22 22-34 42-64 59-93 12-19 23-38 31-57 9-19 19-35 31-51 12-15 28-28 47-37 20-9 47-13 80-13 7 0 11 3 11 10 0 11-4 27-13 46-8 20-14 37-17 52-7 25-11 50-12 75-2 24-2 49-2 74 0 13 0 26 1 41 3 75 56 92 122 76 21-5 39-18 53-36 8-10 11-24 21-33 5-4 17-10 19 0 1 8-3 16-5 24-3 8-7 16-11 23-12 23-31 44-45 57z"><text:p/></draw:path><draw:path draw:style-name="gr4" draw:text-style-name="P3" svg:width="0.2949in" svg:height="0.6524in" svg:x="0.9642in" svg:y="0.0165in" svg:viewBox="0 0 750 1658" svg:d="M617 1314c-20 9-40 14-61 14-31 0-58-8-80-24-29-21-49-49-64-81-5-10-9-21-13-32-5-12-9-26-10-40 0-12 4-24 8-36 3-9 8-17 13-26 9-16 19-34 32-54 13-21 25-42 38-64s23-39 32-53c26-51 54-105 82-163s54-117 77-177c23-61 42-121 57-183 14-61 22-121 22-180 0-18-1-40-2-64-2-25-6-48-13-71-7-22-18-42-32-57s-33-23-59-23c-39 0-72 15-99 44-26 30-48 60-65 91-66 123-116 251-149 384s-50 269-50 408c0 21 1 49 2 83 2 34 4 71 9 110 1 10 2 19 4 29-93 118-294 341-294 341l-2 168c25-22 219-310 307-442 1 8 12 54 28 87 16 32 36 58 61 79 24 20 53 30 86 30 27 0 53-5 77-15 25-10 48-23 70-37 21-15 41-30 60-47 18-17 33-31 46-44v-29c-6 0-14 4-25 13s-25 20-40 31c-16 11-33 21-53 30zM377 1026c-2-12-4-26-5-45-2-18-2-37-2-59v-63c0-32 0-62 1-88 0-27 1-42 1-45 2-23 5-48 8-74s8-62 16-107c3-14 6-35 11-63s12-60 19-95c8-35 17-71 28-108 10-37 23-71 37-102s29-56 46-76 35-30 55-30c18 0 32 9 42 25s17 35 21 57c4 21 7 43 7 64 1 21 1 36 1 46 0 138-25 272-75 402-51 131-183 355-192 371-3 4-5 6-10 6-4 0-7-5-9-16z"><text:p/></draw:path><draw:frame draw:style-name="gr5" draw:text-style-name="P5" svg:width="4.6295in" svg:height="0.4594in" svg:x="2.0417in" svg:y="0.0425in"><draw:text-box><text:p text:style-name="P4"><text:span text:style-name="T1">Position Statement of the </text:span></text:p></draw:text-box></draw:frame><draw:line draw:style-name="gr6" draw:text-style-name="P6" svg:x1="0in" svg:y1="1.3264in" svg:x2="7.5in" svg:y2="1.3264in"><text:p/></draw:line><draw:line draw:style-name="gr6" draw:text-style-name="P6" svg:x1="0in" svg:y1="9.413in" svg:x2="7.5in" svg:y2="9.413in"><text:p/></draw:line><draw:frame draw:style-name="gr7" draw:text-style-name="P5" svg:width="5.563in" svg:height="0.4594in" svg:x="2.0417in" svg:y="0.4256in"><draw:text-box><text:p text:style-name="P4"><text:span text:style-name="T1">National Lymphedema Network</text:span></text:p></draw:text-box></draw:frame><draw:frame draw:style-name="gr8" draw:text-style-name="P7" svg:width="1.7961in" svg:height="0.1197in" svg:x="2.0571in" svg:y="0.9701in"><draw:text-box><text:p text:style-name="P4"><text:span text:style-name="T2">By: NLN Medical Advisory Committee </text:span></text:p></draw:text-box></draw:frame><draw:frame draw:style-name="gr9" draw:text-style-name="P7" svg:width="1.0315in" svg:height="0.1594in" svg:x="5.8102in" svg:y="0.9701in"><draw:text-box><text:p text:style-name="P4"><text:span text:style-name="T3">Revised May 2012</text:span></text:p></draw:text-box></draw:frame><draw:frame draw:style-name="gr10" draw:text-style-name="P8" svg:width="6.2189in" svg:height="0.2512in" svg:x="0in" svg:y="1.5154in"><draw:text-box><text:p text:style-name="P4"><text:span text:style-name="T4">TOPIC: Summary of Lymphedema Risk Reduction Practices </text:span></text:p></draw:text-box></draw:frame><draw:frame draw:style-name="gr11" draw:text-style-name="P9" svg:width="0.1661in" svg:height="0.187in" svg:x="0in" svg:y="1.8165in"><draw:text-box><text:p text:style-name="P4"><text:span text:style-name="T5"><text:s/></text:span></text:p></draw:text-box></draw:frame><draw:frame draw:style-name="gr11" draw:text-style-name="P9" svg:width="0.1669in" svg:height="0.187in" svg:x="0.278in" svg:y="1.8165in"><draw:text-box><text:p text:style-name="P4"><text:span text:style-name="T5"><text:s/></text:span></text:p></draw:text-box></draw:frame><draw:frame draw:style-name="gr12" draw:text-style-name="P9" svg:width="4.8461in" svg:height="0.187in" svg:x="0.8126in" svg:y="1.8165in"><draw:text-box><text:p text:style-name="P4"><text:span text:style-name="T5">Please refer to the complete Risk Reduction document for details.</text:span></text:p></draw:text-box></draw:frame><draw:frame draw:style-name="gr13" draw:text-style-name="P10" svg:width="4.9579in" svg:height="0.2295in" svg:x="0in" svg:y="2.2008in"><draw:text-box><text:p text:style-name="P4"><text:span text:style-name="T6">I. Skin Care - Avoid trauma / injury to reduce infection risk</text:span></text:p></draw:text-box></draw:frame><draw:frame draw:style-name="gr14" draw:text-style-name="P11" svg:width="0.0976in" svg:height="0.0988in" svg:x="0.25in" svg:y="2.4839in"><draw:text-box><text:p text:style-name="P4"><text:span text:style-name="T7">•</text:span></text:p></draw:text-box></draw:frame><draw:frame draw:style-name="gr15" draw:text-style-name="P10" svg:width="1.9413in" svg:height="0.1571in" svg:x="0.2984in" svg:y="2.4457in"><draw:text-box><text:p text:style-name="P4"><text:span text:style-name="T8"><text:s text:c="2"/>Keep extremity clean and dry.</text:span></text:p></draw:text-box></draw:frame><draw:frame draw:style-name="gr14" draw:text-style-name="P11" svg:width="0.0976in" svg:height="0.0988in" svg:x="0.25in" svg:y="2.7299in"><draw:text-box><text:p text:style-name="P4"><text:span text:style-name="T7">•</text:span></text:p></draw:text-box></draw:frame><draw:frame draw:style-name="gr16" draw:text-style-name="P10" svg:width="3.7988in" svg:height="0.1567in" svg:x="0.2984in" svg:y="2.6925in"><draw:text-box><text:p text:style-name="P4"><text:span text:style-name="T8"><text:s text:c="2"/>Apply moisturizer daily to prevent chapping/chafing of skin.</text:span></text:p></draw:text-box></draw:frame><draw:frame draw:style-name="gr14" draw:text-style-name="P11" svg:width="0.0976in" svg:height="0.0988in" svg:x="0.25in" svg:y="2.9756in"><draw:text-box><text:p text:style-name="P4"><text:span text:style-name="T7">•</text:span></text:p></draw:text-box></draw:frame><draw:frame draw:style-name="gr17" draw:text-style-name="P10" svg:width="2.6634in" svg:height="0.1571in" svg:x="0.2984in" svg:y="2.9374in"><draw:text-box><text:p text:style-name="P4"><text:span text:style-name="T8"><text:s text:c="2"/>Attention to nail care; do not cut cuticles.</text:span></text:p></draw:text-box></draw:frame><draw:frame draw:style-name="gr14" draw:text-style-name="P11" svg:width="0.0976in" svg:height="0.0988in" svg:x="0.25in" svg:y="3.2217in"><draw:text-box><text:p text:style-name="P4"><text:span text:style-name="T7">•</text:span></text:p></draw:text-box></draw:frame><draw:frame draw:style-name="gr18" draw:text-style-name="P10" svg:width="3.713in" svg:height="0.1571in" svg:x="0.2984in" svg:y="3.1835in"><draw:text-box><text:p text:style-name="P4"><text:span text:style-name="T8"><text:s text:c="2"/>Protect exposed skin with sunscreen and insect repellent. </text:span></text:p></draw:text-box></draw:frame><draw:frame draw:style-name="gr14" draw:text-style-name="P11" svg:width="0.0976in" svg:height="0.0988in" svg:x="0.25in" svg:y="3.4673in"><draw:text-box><text:p text:style-name="P4"><text:span text:style-name="T7">•</text:span></text:p></draw:text-box></draw:frame><draw:frame draw:style-name="gr19" draw:text-style-name="P10" svg:width="3.4098in" svg:height="0.1567in" svg:x="0.2984in" svg:y="3.4299in"><draw:text-box><text:p text:style-name="P4"><text:span text:style-name="T8"><text:s text:c="2"/>Use care with razors to avoid nicks and skin irritation.</text:span></text:p></draw:text-box></draw:frame><draw:frame draw:style-name="gr14" draw:text-style-name="P11" svg:width="0.0976in" svg:height="0.0988in" svg:x="0.25in" svg:y="3.7134in"><draw:text-box><text:p text:style-name="P4"><text:span text:style-name="T7">•</text:span></text:p></draw:text-box></draw:frame><draw:frame draw:style-name="gr20" draw:text-style-name="P10" svg:width="4.035in" svg:height="0.1571in" svg:x="0.2984in" svg:y="3.6752in"><draw:text-box><text:p text:style-name="P4"><text:span text:style-name="T8"><text:s text:c="2"/>If possible, avoid punctures such as injections and blood draws.</text:span></text:p></draw:text-box></draw:frame><draw:frame draw:style-name="gr14" draw:text-style-name="P11" svg:width="0.0976in" svg:height="0.0996in" svg:x="0.25in" svg:y="3.9583in"><draw:text-box><text:p text:style-name="P4"><text:span text:style-name="T7">•</text:span></text:p></draw:text-box></draw:frame><draw:frame draw:style-name="gr21" draw:text-style-name="P10" svg:width="6.7614in" svg:height="0.1567in" svg:x="0.2984in" svg:y="3.9217in"><draw:text-box><text:p text:style-name="P4"><text:span text:style-name="T8"><text:s text:c="2"/>Wear gloves while doing activities that may cause skin injury (e.g. washing dishes, gardening, working with </text:span></text:p></draw:text-box></draw:frame><draw:frame draw:style-name="gr22" draw:text-style-name="P10" svg:width="2.6413in" svg:height="0.1571in" svg:x="0.3752in" svg:y="4.1043in"><draw:text-box><text:p text:style-name="P4"><text:span text:style-name="T8">tools, using chemicals such as detergent). </text:span></text:p></draw:text-box></draw:frame><draw:frame draw:style-name="gr14" draw:text-style-name="P11" svg:width="0.0976in" svg:height="0.0996in" svg:x="0.25in" svg:y="4.3874in"><draw:text-box><text:p text:style-name="P4"><text:span text:style-name="T7">•</text:span></text:p></draw:text-box></draw:frame><draw:frame draw:style-name="gr23" draw:text-style-name="P10" svg:width="6.7217in" svg:height="0.1567in" svg:x="0.2984in" svg:y="4.3508in"><draw:text-box><text:p text:style-name="P4"><text:span text:style-name="T8"><text:s text:c="2"/>If scratches/punctures to skin occur, wash with soap and water, apply antibiotics, and observe for signs of </text:span></text:p></draw:text-box></draw:frame><draw:frame draw:style-name="gr24" draw:text-style-name="P10" svg:width="1.4362in" svg:height="0.1571in" svg:x="0.3752in" svg:y="4.5335in"><draw:text-box><text:p text:style-name="P4"><text:span text:style-name="T8">infection (i.e. redness).</text:span></text:p></draw:text-box></draw:frame><draw:frame draw:style-name="gr14" draw:text-style-name="P11" svg:width="0.0976in" svg:height="0.0988in" svg:x="0.25in" svg:y="4.8173in"><draw:text-box><text:p text:style-name="P4"><text:span text:style-name="T7">•</text:span></text:p></draw:text-box></draw:frame><draw:frame draw:style-name="gr25" draw:text-style-name="P10" svg:width="6.7398in" svg:height="0.1567in" svg:x="0.2984in" svg:y="4.7799in"><draw:text-box><text:p text:style-name="P4"><text:span text:style-name="T8"><text:s text:c="2"/>If a rash, itching, redness, pain, increased skin temperature, increased swelling, fever or flu-like symptoms </text:span></text:p></draw:text-box></draw:frame><draw:frame draw:style-name="gr26" draw:text-style-name="P10" svg:width="5.2224in" svg:height="0.1567in" svg:x="0.3752in" svg:y="4.9634in"><draw:text-box><text:p text:style-name="P4"><text:span text:style-name="T8">occur, contact your physician immediately for early treatment of possible infection.</text:span></text:p></draw:text-box></draw:frame><draw:frame draw:style-name="gr27" draw:text-style-name="P10" svg:width="0.2795in" svg:height="0.2295in" svg:x="0in" svg:y="5.2717in"><draw:text-box><text:p text:style-name="P4"><text:span text:style-name="T6">II. <text:s/></text:span></text:p></draw:text-box></draw:frame><draw:frame draw:style-name="gr28" draw:text-style-name="P10" svg:width="1.5461in" svg:height="0.2295in" svg:x="0.278in" svg:y="5.2717in"><draw:text-box><text:p text:style-name="P4"><text:span text:style-name="T6">Activity / Lifestyle</text:span></text:p></draw:text-box></draw:frame><draw:frame draw:style-name="gr14" draw:text-style-name="P11" svg:width="0.0976in" svg:height="0.0988in" svg:x="0.25in" svg:y="5.5547in"><draw:text-box><text:p text:style-name="P4"><text:span text:style-name="T7">•</text:span></text:p></draw:text-box></draw:frame><draw:frame draw:style-name="gr29" draw:text-style-name="P10" svg:width="6.7976in" svg:height="0.1571in" svg:x="0.2984in" svg:y="5.5165in"><draw:text-box><text:p text:style-name="P4"><text:span text:style-name="T8"><text:s text:c="2"/>Gradually build up the duration and intensity of any activity or exercise. Review the Exercise Position Paper.</text:span></text:p></draw:text-box></draw:frame><draw:frame draw:style-name="gr14" draw:text-style-name="P11" svg:width="0.0976in" svg:height="0.0988in" svg:x="0.25in" svg:y="5.8008in"><draw:text-box><text:p text:style-name="P4"><text:span text:style-name="T7">•</text:span></text:p></draw:text-box></draw:frame><draw:frame draw:style-name="gr30" draw:text-style-name="P10" svg:width="4.3433in" svg:height="0.1567in" svg:x="0.2984in" svg:y="5.7634in"><draw:text-box><text:p text:style-name="P4"><text:span text:style-name="T8"><text:s text:c="2"/>Take frequent rest periods during activity to allow for limb recovery.</text:span></text:p></draw:text-box></draw:frame><draw:frame draw:style-name="gr14" draw:text-style-name="P11" svg:width="0.0976in" svg:height="0.0988in" svg:x="0.25in" svg:y="6.0465in"><draw:text-box><text:p text:style-name="P4"><text:span text:style-name="T7">•</text:span></text:p></draw:text-box></draw:frame><draw:frame draw:style-name="gr31" draw:text-style-name="P10" svg:width="6.8831in" svg:height="0.1571in" svg:x="0.2984in" svg:y="6.0083in"><draw:text-box><text:p text:style-name="P4"><text:span text:style-name="T8"><text:s text:c="2"/>Monitor the extremity during and after activity for any change in size, shape, tissue, texture, soreness, heavi-</text:span></text:p></draw:text-box></draw:frame><draw:frame draw:style-name="gr32" draw:text-style-name="P10" svg:width="1.0622in" svg:height="0.1567in" svg:x="0.3752in" svg:y="6.1925in"><draw:text-box><text:p text:style-name="P4"><text:span text:style-name="T8">ness or firmness.</text:span></text:p></draw:text-box></draw:frame><draw:frame draw:style-name="gr14" draw:text-style-name="P11" svg:width="0.0976in" svg:height="0.0988in" svg:x="0.25in" svg:y="6.4756in"><draw:text-box><text:p text:style-name="P4"><text:span text:style-name="T7">•</text:span></text:p></draw:text-box></draw:frame><draw:frame draw:style-name="gr33" draw:text-style-name="P10" svg:width="5.178in" svg:height="0.1571in" svg:x="0.2984in" svg:y="6.4374in"><draw:text-box><text:p text:style-name="P4"><text:span text:style-name="T8"><text:s text:c="2"/>Maintain optimal weight. Obesity is known to be a major lymphedema risk factor.</text:span></text:p></draw:text-box></draw:frame><draw:frame draw:style-name="gr34" draw:text-style-name="P10" svg:width="2.3362in" svg:height="0.2303in" svg:x="0in" svg:y="6.7457in"><draw:text-box><text:p text:style-name="P4"><text:span text:style-name="T6">III. Avoid Limb Constriction</text:span></text:p></draw:text-box></draw:frame><draw:frame draw:style-name="gr14" draw:text-style-name="P11" svg:width="0.0976in" svg:height="0.0988in" svg:x="0.25in" svg:y="7.0299in"><draw:text-box><text:p text:style-name="P4"><text:span text:style-name="T7">•</text:span></text:p></draw:text-box></draw:frame><draw:frame draw:style-name="gr35" draw:text-style-name="P10" svg:width="6.4205in" svg:height="0.1567in" svg:x="0.2984in" svg:y="6.9925in"><draw:text-box><text:p text:style-name="P4"><text:span text:style-name="T8"><text:s text:c="2"/>If possible, avoid having blood pressure taken on the at-risk extremity, especially repetitive pumping. </text:span></text:p></draw:text-box></draw:frame><draw:frame draw:style-name="gr14" draw:text-style-name="P11" svg:width="0.0976in" svg:height="0.0988in" svg:x="0.25in" svg:y="7.2756in"><draw:text-box><text:p text:style-name="P4"><text:span text:style-name="T7">•</text:span></text:p></draw:text-box></draw:frame><draw:frame draw:style-name="gr36" draw:text-style-name="P10" svg:width="2.8079in" svg:height="0.1571in" svg:x="0.2984in" svg:y="7.2374in"><draw:text-box><text:p text:style-name="P4"><text:span text:style-name="T8"><text:s text:c="2"/>Wear non-constrictive jewelry and clothing.</text:span></text:p></draw:text-box></draw:frame><draw:frame draw:style-name="gr14" draw:text-style-name="P11" svg:width="0.0976in" svg:height="0.0988in" svg:x="0.25in" svg:y="7.5217in"><draw:text-box><text:p text:style-name="P4"><text:span text:style-name="T7">•</text:span></text:p></draw:text-box></draw:frame><draw:frame draw:style-name="gr37" draw:text-style-name="P10" svg:width="5.2925in" svg:height="0.1571in" svg:x="0.2984in" svg:y="7.4835in"><draw:text-box><text:p text:style-name="P4"><text:span text:style-name="T8"><text:s text:c="2"/>Avoid carrying a heavy bag or purse over the at risk or lymphedematous extremity. </text:span></text:p></draw:text-box></draw:frame><draw:frame draw:style-name="gr38" draw:text-style-name="P10" svg:width="2.2843in" svg:height="0.2295in" svg:x="0in" svg:y="7.7925in"><draw:text-box><text:p text:style-name="P4"><text:span text:style-name="T6">IV. Compression Garments</text:span></text:p></draw:text-box></draw:frame><draw:frame draw:style-name="gr14" draw:text-style-name="P11" svg:width="0.0976in" svg:height="0.0988in" svg:x="0.25in" svg:y="8.0756in"><draw:text-box><text:p text:style-name="P4"><text:span text:style-name="T7">•</text:span></text:p></draw:text-box></draw:frame><draw:frame draw:style-name="gr39" draw:text-style-name="P10" svg:width="1.4732in" svg:height="0.1571in" svg:x="0.2984in" svg:y="8.0374in"><draw:text-box><text:p text:style-name="P4"><text:span text:style-name="T8"><text:s text:c="2"/>Should be well-fitting. </text:span></text:p></draw:text-box></draw:frame><draw:frame draw:style-name="gr14" draw:text-style-name="P11" svg:width="0.0976in" svg:height="0.0988in" svg:x="0.25in" svg:y="8.3217in"><draw:text-box><text:p text:style-name="P4"><text:span text:style-name="T7">•</text:span></text:p></draw:text-box></draw:frame><draw:frame draw:style-name="gr40" draw:text-style-name="P10" svg:width="6.6177in" svg:height="0.1571in" svg:x="0.2984in" svg:y="8.2835in"><draw:text-box><text:p text:style-name="P4"><text:span text:style-name="T8"><text:s text:c="2"/>Support the at-risk limb with a compression garment for strenuous activity (i.e. weight lifting, prolonged </text:span></text:p></draw:text-box></draw:frame><draw:frame draw:style-name="gr41" draw:text-style-name="P10" svg:width="6.4413in" svg:height="0.1571in" svg:x="0.3752in" svg:y="8.4665in"><draw:text-box><text:p text:style-name="P4"><text:span text:style-name="T8">standing, and running) except in patients with open wounds or with poor circulation in the at-risk limb.</text:span></text:p></draw:text-box></draw:frame><draw:frame draw:style-name="gr14" draw:text-style-name="P11" svg:width="0.0976in" svg:height="0.0988in" svg:x="0.25in" svg:y="8.7508in"><draw:text-box><text:p text:style-name="P4"><text:span text:style-name="T7">•</text:span></text:p></draw:text-box></draw:frame><draw:frame draw:style-name="gr42" draw:text-style-name="P10" svg:width="6.6843in" svg:height="0.1567in" svg:x="0.2984in" svg:y="8.7134in"><draw:text-box><text:p text:style-name="P4"><text:span text:style-name="T8"><text:s text:c="2"/>Patients with lymphedema should consider wearing a well-fitting compression garment for air travel. The </text:span></text:p></draw:text-box></draw:frame><draw:frame draw:style-name="gr43" draw:text-style-name="P10" svg:width="5.8823in" svg:height="0.1571in" svg:x="0.3752in" svg:y="8.8957in"><draw:text-box><text:p text:style-name="P4"><text:span text:style-name="T8">NLN cannot specifically recommend compression garments for prophylaxis in at-risk patients. </text:span></text:p></draw:text-box></draw:frame><draw:frame draw:style-name="gr44" draw:text-style-name="P12" svg:width="4.0606in" svg:height="0.1394in" svg:x="1.5075in" svg:y="9.5335in"><draw:text-box><text:p text:style-name="P4"><text:span text:style-name="T9">NLN • 116 New Montgomery Street, Suite 235 • San Francisco, CA 94105</text:span></text:p></draw:text-box></draw:frame><draw:frame draw:style-name="gr45" draw:text-style-name="P12" svg:width="2.1913in" svg:height="0.1386in" svg:x="2.5382in" svg:y="9.7008in"><draw:text-box><text:p text:style-name="P4"><text:span text:style-name="T9">Tel: 415-908-3681 • Fax: 415-908-3813</text:span></text:p></draw:text-box></draw:frame><draw:frame draw:style-name="gr46" draw:text-style-name="P12" svg:width="4.5717in" svg:height="0.1394in" svg:x="1.3311in" svg:y="9.8665in"><draw:text-box><text:p text:style-name="P4"><text:span text:style-name="T9">Infoline: 1-800-541-3259 • Email: nln@lymphnet.org • Online: www.lymphnet.org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9T18:51:34.006074300</meta:creation-date>
    <dc:date>2026-08-09T18:51:56.860848600</dc:date>
    <meta:editing-duration>PT22S</meta:editing-duration>
    <meta:editing-cycles>1</meta:editing-cycles>
    <meta:document-statistic meta:table-count="0" meta:image-count="0" meta:object-count="0" meta:page-count="1" meta:paragraph-count="0" meta:word-count="0" meta:character-count="0" meta:non-whitespace-character-count="0"/>
    <meta:generator>LibreOffice/25.8.4.2$Windows_X86_64 LibreOffice_project/290daaa01b999472f0c7a3890eb6a550fd74c6df</meta:generator>
  </office:meta>
</office:document-meta>
</file>